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style:style>
    <style:style style:name="T2" style:parent-style-name="DefaultParagraphFont" style:family="text">
      <style:text-properties fo:font-weight="bold" style:font-weight-asian="bold" style:font-weight-complex="bold" fo:font-size="18pt" style:font-size-asian="18pt" style:font-size-complex="18pt"/>
    </style:style>
    <style:style style:name="P3" style:parent-style-name="Standard" style:family="paragraph">
      <style:text-properties fo:font-size="18pt" style:font-size-asian="18pt" style:font-size-complex="18pt"/>
    </style:style>
    <style:style style:name="P4" style:parent-style-name="Standard" style:family="paragraph">
      <style:text-properties fo:font-size="18pt" style:font-size-asian="18pt" style:font-size-complex="18pt"/>
    </style:style>
    <style:style style:name="P5" style:parent-style-name="Standard" style:family="paragraph">
      <style:text-properties fo:font-size="18pt" style:font-size-asian="18pt" style:font-size-complex="18pt"/>
    </style:style>
    <style:style style:name="P6" style:parent-style-name="Standard" style:family="paragraph">
      <style:text-properties fo:font-size="18pt" style:font-size-asian="18pt" style:font-size-complex="18pt"/>
    </style:style>
    <style:style style:name="P7" style:parent-style-name="Standard" style:family="paragraph">
      <style:text-properties fo:font-size="18pt" style:font-size-asian="18pt" style:font-size-complex="18pt"/>
    </style:style>
    <style:style style:name="P8" style:parent-style-name="Standard" style:family="paragraph">
      <style:text-properties fo:font-size="18pt" style:font-size-asian="18pt" style:font-size-complex="18pt"/>
    </style:style>
    <style:style style:name="P9" style:parent-style-name="Standard" style:family="paragraph">
      <style:text-properties fo:font-size="18pt" style:font-size-asian="18pt" style:font-size-complex="18pt"/>
    </style:style>
    <style:style style:name="P10" style:parent-style-name="Standard" style:family="paragraph">
      <style:text-properties fo:font-size="18pt" style:font-size-asian="18pt" style:font-size-complex="18pt"/>
    </style:style>
    <style:style style:name="P11" style:parent-style-name="Standard" style:family="paragraph">
      <style:text-properties fo:font-size="18pt" style:font-size-asian="18pt" style:font-size-complex="18pt"/>
    </style:style>
    <style:style style:name="P12" style:parent-style-name="Standard" style:family="paragraph">
      <style:text-properties fo:font-size="18pt" style:font-size-asian="18pt" style:font-size-complex="18pt"/>
    </style:style>
    <style:style style:name="P13" style:parent-style-name="Standard" style:family="paragraph">
      <style:text-properties fo:font-size="18pt" style:font-size-asian="18pt" style:font-size-complex="18pt"/>
    </style:style>
    <style:style style:name="P14" style:parent-style-name="Standard" style:family="paragraph">
      <style:text-properties fo:font-size="18pt" style:font-size-asian="18pt" style:font-size-complex="18pt"/>
    </style:style>
    <style:style style:name="P15" style:parent-style-name="Standard" style:family="paragraph">
      <style:text-properties fo:font-size="18pt" style:font-size-asian="18pt" style:font-size-complex="18pt"/>
    </style:style>
    <style:style style:name="P16" style:parent-style-name="Standard" style:family="paragraph">
      <style:text-properties fo:font-size="18pt" style:font-size-asian="18pt" style:font-size-complex="18pt"/>
    </style:style>
    <style:style style:name="P17" style:parent-style-name="Standard" style:family="paragraph">
      <style:text-properties fo:font-size="18pt" style:font-size-asian="18pt" style:font-size-complex="18pt"/>
    </style:style>
    <style:style style:name="P18" style:parent-style-name="Standard" style:family="paragraph">
      <style:text-properties fo:font-size="18pt" style:font-size-asian="18pt" style:font-size-complex="18pt"/>
    </style:style>
    <style:style style:name="P19" style:parent-style-name="Standard" style:family="paragraph">
      <style:text-properties fo:font-size="18pt" style:font-size-asian="18pt" style:font-size-complex="18pt"/>
    </style:style>
    <style:style style:name="P20" style:parent-style-name="Standard" style:family="paragraph">
      <style:text-properties fo:font-size="18pt" style:font-size-asian="18pt" style:font-size-complex="18pt"/>
    </style:style>
    <style:style style:name="P21" style:parent-style-name="Standard" style:family="paragraph">
      <style:text-properties fo:font-size="18pt" style:font-size-asian="18pt" style:font-size-complex="18pt"/>
    </style:style>
    <style:style style:name="T22" style:parent-style-name="DefaultParagraphFont" style:family="text">
      <style:text-properties fo:font-size="18pt" style:font-size-asian="18pt" style:font-size-complex="18pt"/>
    </style:style>
  </office:automatic-styles>
  <office:body>
    <office:text text:use-soft-page-breaks="true">
      <text:p text:style-name="P1"><text:span text:style-name="T2">SouthArts Prize Statement</text:span></text:p>
      <text:p text:style-name="P3"/>
      <text:p text:style-name="P4">This preliminary body of work is as much a glimpse into the artist's private process as it is a presentation of conceptual art investigating the social strata of what it means to be a modern woman.</text:p>
      <text:p text:style-name="P5">The sketchbook pages included in this submission are an embodiment of the organic process of the artist's journey from initial concept to elaborate story. They represent countless hours of contemplation, research, and development of a story that will resonate from the intricacies and hidden layers of the more refined body of work that will follow. Additionally, they represent the artist's effort to 'loosen up' and capture her ideas/story while they are fresh in her mind, rather than agonizing over each minute detail, as is her inclination.</text:p>
      <text:p text:style-name="P6"/>
      <text:p text:style-name="P7">Ideas that sprout from a tiny seed of inspiration – a word, a color, a song lyric, the way light plays over an object, or the persistent memories of childhood trauma that occaisionally rear their heads and threaten to derail well-being and productivity – often grow into enormously complex stories depicted in symbolism, color choices, and methods of rendering.</text:p>
      <text:p text:style-name="P8">This new process of capturing the core idea in its delicate, fleeting stage, is enabling the artist to embark on a new journey of self-discovery, shared introspection, and meaningful works of art that have the potential to be the best work she has ever created. The artist has found invaluable inspiration in private conversation with other women in her cirlcle and the community and been overwhelmed by the sheer emotion inspired by her personal concept for a series of portraits depicting the modern “Wild Woman” archetype. With the help of her best friend, and talented photographer, she has staged and shot several photo shoots, both individual and group, to acquire a base portfolio of reference models for her general concept.</text:p>
      <text:soft-page-break/>
      <text:p text:style-name="P9">Each woman brings a distinct personality, unique beauty, and captivating story to the project that compliments the artists vision for empowering women through the creation of goddess figures, warriors, muses, and entrprenuers whose life experiences inform countless additional stories and inspiration.</text:p>
      <text:p text:style-name="P10"/>
      <text:p text:style-name="P11">By including her personal art journals and sketchbooks in this submission, the artist is revealing an opennness to pull down the walls she has built to protect her fragile places and openly discuss 'Where the Work Came From'.</text:p>
      <text:p text:style-name="P12">It can often be difficult for a viewer to fully understand a piece of art, or embrace its rawness because they only have access to the completed piece of art. They have no concept of the artist's life experiences, personal trauma, anguish, personal triumphs, or endless, obsessive hours spent trying to understand and convey a complex story through visual means. By reading the concept and inspiration journals of the artist or perusing her sketchbooks, embellished with spontaneous ideas and marginalia describing specific technical executions for the artwork, the viewer receives a semi-private glimpse of the artist's thought process. The viewer then has a sudden realization that hours were spent thinking about the meaning of the piece of artwork and the appropriate means of symbolizing complex ideas. One might then conceive of the countless additional hours spent researching symbolism, creating props and costumes for multiple models, soliciting the help of a photographer, or taking her own reference photos.</text:p>
      <text:p text:style-name="P13">In the event that she is overcome with ideas, the artist faces the additional challenge of weeding out bad ideas, separating out distractions, and making note of additional concepts that might prove useful for future works in the series. The challenge then becomes capturing enough of the new ideas to preserve them, without going down a rabbit hole into an entirely new concept and<text:s/><text:soft-page-break/>losing the beauty of the original idea. As in life, there must be balance.</text:p>
      <text:p text:style-name="P14"/>
      <text:p text:style-name="P15">Often times, the artist spends more energy refining and perfecting the story than executing the finished work of art. Many times, she over-thinks a concept or over-works a painting, in an obsessive effort to control every detail; ruining the beauty of the work and rejecting it as unfit for display. Then she must start anew.</text:p>
      <text:p text:style-name="P16"/>
      <text:p text:style-name="P17">In this new body of Wild Woman Portraits that has grown from the seed of concepts discovered searching for inspiration in poetry and quotes on philosophy and literature, the artist is examining both “What it Means to BE Woman” and her inner conviction that not only do we all have a meaningful impact on the world, we are all uniquely beautiful in ways that are independent of and transcendent from the societal and personal burdens of what is considered beautiful, a woman's role in the world, and what constitutes a meaningful existence.</text:p>
      <text:p text:style-name="P18"/>
      <text:p text:style-name="P19">The artist's intention is not to mire the viewer in the long history of inequities against women or to rail against the patriarchy. Her intentions are born of a conviction that healing and triumph begin on a personal level. We are, in fact, independent from external influences and have the ability to take charge of our self-image. We have the strength and fortitude in each of us to cultivate our own <text:s/>self-esteem. We possess the ability to invest in ourselves for our own sake AND the potential to shift the world in new and beautiful ways if we cultivate the self-confidence in ourselves and our daughters to stand in the face of criticism or rejection and proudly proclaim “I AM enough!”</text:p>
      <text:p text:style-name="P20"/>
      <text:p text:style-name="P21">The artist invites you to join her on this journey to discover what it<text:s/><text:soft-page-break/>means to be 'Wild Woman' – for good or bad. More importantly, it draws a line in the sand, proclaiming, there will be no judgement or ridicule cultivated here.</text:p>
      <text:p text:style-name="Standard"><text:span text:style-name="T22">What it means to be a wild woman does not look the same for you as it does for me. Lets celebrate the beautiful diversity of our individual, spectacular lives, lift one another up, and create a brighter future for all wome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Frances Byrd</meta:initial-creator>
    <dc:creator>Frances Byrd</dc:creator>
    <meta:creation-date>2021-01-10T13:28:00Z</meta:creation-date>
    <dc:date>2025-08-12T21:47:00Z</dc:date>
    <meta:print-date>2025-08-12T21:46:00Z</meta:print-date>
    <meta:template xlink:href="Normal.dotm" xlink:type="simple"/>
    <meta:editing-cycles>2</meta:editing-cycles>
    <meta:editing-duration>PT60S</meta:editing-duration>
    <meta:document-statistic meta:page-count="4" meta:paragraph-count="11" meta:word-count="879" meta:character-count="5881" meta:row-count="41" meta:non-whitespace-character-count="5013"/>
  </office:meta>
</office:document-meta>
</file>